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Contributo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Languag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Right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Rights Holder</text:p>
          </table:table-cell>
        </table:table-row>
        <table:table-row table:style-name="ro1">
          <table:table-cell table:style-name="ce1" office:value-type="string" calcext:value-type="string">
            <text:p>https://www.naog.org/s/naoghistory/item/1724</text:p>
          </table:table-cell>
          <table:table-cell table:style-name="ce1" office:value-type="string" calcext:value-type="string">
            <text:p>dctype:Image</text:p>
          </table:table-cell>
          <table:table-cell table:style-name="ce1" office:value-type="string" calcext:value-type="string">
            <text:p>Монгол Улсад төрийн захиргааны мэргэжлийн ууган тэнхим байгуулагдсаны 30 жилийн ойд зориулсан эрдэм шинжилгээний хурал зохион байгуулав</text:p>
          </table:table-cell>
          <table:table-cell table:style-name="ce1"/>
          <table:table-cell table:style-name="ce1" office:value-type="string" calcext:value-type="string">
            <text:p>Хамтын ажиллагаа | Тэмдэглэлт үйл явдал | Сургуулийн орчин, нөхцөл | Ажилтан, албан хаагчид</text:p>
          </table:table-cell>
          <table:table-cell table:style-name="ce1" table:number-columns-repeated="2"/>
          <table:table-cell table:style-name="ce1" office:value-type="string" calcext:value-type="string">
            <text:p>2024 он</text:p>
          </table:table-cell>
          <table:table-cell table:style-name="ce1" office:value-type="string" calcext:value-type="string">
            <text:p>Баримт, зураг</text:p>
          </table:table-cell>
          <table:table-cell table:style-name="ce1" table:number-columns-repeated="5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8:01:18+00:00</meta:creation-date>
    <dc:date>2026-08-25T18:01:18+00:00</dc:date>
  </office:meta>
</office:document-meta>
</file>