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2120</text:p>
          </table:table-cell>
          <table:table-cell table:style-name="ce1" office:value-type="string" calcext:value-type="string">
            <text:p>dctype:Event</text:p>
          </table:table-cell>
          <table:table-cell table:style-name="ce1" office:value-type="string" calcext:value-type="string">
            <text:p>Удирдлагын академи зэргийн сургалтын хөтөлбөрүүдийнхээ чанарыг шат дараатайгаар баталгаажуулж, үндэсний болон олон улсын түвшинд магадлан итгэмжлэгдлээ.</text:p>
          </table:table-cell>
          <table:table-cell table:style-name="ce1"/>
          <table:table-cell table:style-name="ce1" office:value-type="string" calcext:value-type="string">
            <text:p>Гадаад харилцаа | Хамтын ажиллагаа | Тэмдэглэлт үйл явдал | Сургуулийн орчин, нөхцөл</text:p>
          </table:table-cell>
          <table:table-cell table:style-name="ce1" table:number-columns-repeated="2"/>
          <table:table-cell table:style-name="ce1" office:value-type="string" calcext:value-type="string">
            <text:p>2026.04.22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/>
          <table:table-cell table:style-name="ce1" office:value-type="string" calcext:value-type="string">
            <text:p>1762</text:p>
          </table:table-cell>
          <table:table-cell table:style-name="ce1" table:number-columns-repeated="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8:34:22+00:00</meta:creation-date>
    <dc:date>2026-08-25T18:34:22+00:00</dc:date>
  </office:meta>
</office:document-meta>
</file>