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2147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Удирдлагын академиийн захирал, профессор Д.Байгал, Магистрантур, докторантурын албаны дарга, дэд профессор О.Цэрэнчимэд нар 2026 оны 5 дугаар сарын 4–8-ны өдрүүдэд Холбооны Бүгд Найрамдах Герман Улсад ажиллалаа.</text:p>
          </table:table-cell>
          <table:table-cell table:style-name="ce1"/>
          <table:table-cell table:style-name="ce1" office:value-type="string" calcext:value-type="string">
            <text:p>Хамтын ажиллагаа | Гадаад харилцаа | Ажилтан, албан хаагчид</text:p>
          </table:table-cell>
          <table:table-cell table:style-name="ce1" table:number-columns-repeated="3"/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7:56:37+00:00</meta:creation-date>
    <dc:date>2026-08-25T17:56:37+00:00</dc:date>
  </office:meta>
</office:document-meta>
</file>